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3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4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5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6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7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8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9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0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1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2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3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45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46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47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48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49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50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51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52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15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5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6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7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8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19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08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09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0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1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2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3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4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5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6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7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8" style:family="text">
      <style:text-properties fo:font-size="12.00pt" fo:font-weight="normal" fo:font-family="Arial" style:font-family-asian="Arial" style:font-family-complex="Arial" fo:background-color="transparent" style:use-window-font-color="true"/>
    </style:style>
    <style:style style:name="T21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2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3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4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0" style:family="text">
      <style:text-properties fo:font-size="14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style:use-window-font-color="true"/>
    </style:style>
    <style:style style:name="T251" style:family="text">
      <style:text-properties fo:font-size="14.00pt" fo:font-weight="bold" style:text-underline-mode="continuous" style:text-underline-type="single" style:text-underline-style="solid" style:text-underline-width="normal" fo:font-family="Arial" style:font-family-asian="Arial" style:font-family-complex="Arial" fo:background-color="transparent" style:use-window-font-color="true"/>
    </style:style>
    <style:style style:name="T25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5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5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6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7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8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69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0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1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2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3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4" style:family="text">
      <style:text-properties fo:font-size="12.00pt" fo:font-weight="bold" fo:font-family="Arial" style:font-family-asian="Arial" style:font-family-complex="Arial" fo:background-color="transparent" style:use-window-font-color="true"/>
    </style:style>
    <style:style style:name="T27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15.00%" fo:text-align="left" fo:margin-left="27.30pt" fo:text-indent="0.00pt" fo:margin-bottom="10.00pt"/>
    </style:style>
    <style:style style:name="P2" style:family="paragraph">
      <style:paragraph-properties fo:line-height="115.00%" fo:text-align="left" fo:margin-left="27.30pt" fo:text-indent="0.00pt"/>
    </style:style>
    <style:style style:name="P3" style:family="paragraph">
      <style:paragraph-properties fo:line-height="115.00%" fo:text-align="left" fo:margin-left="27.30pt" fo:text-indent="0.00pt" fo:margin-bottom="10.00pt"/>
    </style:style>
    <style:style style:name="P4" style:family="paragraph">
      <style:paragraph-properties fo:line-height="115.00%" fo:text-align="left" fo:margin-left="27.30pt" fo:text-indent="0.00pt"/>
    </style:style>
    <style:style style:name="P5" style:family="paragraph">
      <style:paragraph-properties fo:line-height="115.00%" fo:text-align="left" fo:margin-left="27.30pt" fo:text-indent="0.00pt" fo:margin-bottom="10.00pt"/>
    </style:style>
  </office:automatic-styles>
  <office:body>
    <office:text>
      <text:p text:style-name="P1"><text:span text:style-name="T1">Oslovenie, vá</text:span><text:span text:style-name="T2">žen</text:span><text:span text:style-name="T3">ý pán predseda JDS Slovenska, vá</text:span><text:span text:style-name="T4">žen</text:span><text:span text:style-name="T5">ý ....</text:span></text:p>
      <text:p text:style-name="P1"><text:span text:style-name="T6">ctené dámy, vá</text:span><text:span text:style-name="T7">žen</text:span><text:span text:style-name="T8">í páni, milé<text:s/></text:span><text:span text:style-name="T9">členky a mil</text:span><text:span text:style-name="T10">í<text:s/></text:span><text:span text:style-name="T11">členovia Jednoty d</text:span><text:span text:style-name="T12">ôchodcov<text:s text:c="2"/>okresu<text:s/></text:span><text:span text:style-name="T13">Žilina.</text:span></text:p>
      <text:p text:style-name="P1"><text:span text:style-name="T14">Dovo</text:span><text:span text:style-name="T15">ľte mi, aby som sa v</text:span><text:span text:style-name="T16">ám z celého srdca po</text:span><text:span text:style-name="T17">ďakoval za d</text:span><text:span text:style-name="T18">ôveru, ktorú ste mi prejavili. Zvoli</text:span><text:span text:style-name="T19">ť ma za predsedu okresnej organiz</text:span><text:span text:style-name="T20">ácie pre m</text:span><text:span text:style-name="T21">ňa neznamen</text:span><text:span text:style-name="T22">á len funkciu<text:s/></text:span><text:span text:style-name="T23">–</text:span><text:span text:style-name="T24"><text:s/>znamená to výzvu a záväzok vo</text:span><text:span text:style-name="T25">či každ</text:span><text:span text:style-name="T26">ému seniorovi okresu.<text:s text:c="2"/>Stojím tu s pokorou, ale aj s hlbokým presved</text:span><text:span text:style-name="T27">čen</text:span><text:span text:style-name="T28">ím,<text:s/></text:span><text:span text:style-name="T29">že to, čo rob</text:span><text:span text:style-name="T30">íme, má zmysel.</text:span></text:p>
      <text:p text:style-name="P1"><text:span text:style-name="T31">Ka</text:span><text:span text:style-name="T32">žd</text:span><text:span text:style-name="T33">ý z nás má za sebou dlhú cestu. Roky práce, obety, starostlivosti o rodinu, budovanie hodnôt, na ktorých dnes stojí na</text:span><text:span text:style-name="T34">ša spoločnosť. Zasl</text:span><text:span text:style-name="T35">ú</text:span><text:span text:style-name="T36">žime si nielen<text:s/></text:span><text:span text:style-name="T37">úctu, ale aj pozornos</text:span><text:span text:style-name="T38">ť, pochopenie a d</text:span><text:span text:style-name="T39">ôstojný<text:s/></text:span><text:span text:style-name="T40">život.</text:span></text:p>
      <text:p text:style-name="P1"><text:span text:style-name="T41">Na</text:span><text:span text:style-name="T42">ša Jednota d</text:span><text:span text:style-name="T43">ôchodcov nie je len organizácia. Je to spolo</text:span><text:span text:style-name="T44">čenstvo. Je to miesto, kde si pod</text:span><text:span text:style-name="T45">áme ruku, kde sa vypo</text:span><text:span text:style-name="T46">čujeme, kde si pom</text:span><text:span text:style-name="T47">ô</text:span><text:span text:style-name="T48">žeme. Miesto, kde nikto nemus</text:span><text:span text:style-name="T49">í zosta</text:span><text:span text:style-name="T50">ť s</text:span><text:span text:style-name="T51">ám.</text:span></text:p>
      <text:p text:style-name="P1"><text:span text:style-name="T52">Chcem, aby sme boli hrdí na to,<text:s/></text:span><text:span text:style-name="T53">že patr</text:span><text:span text:style-name="T54">íme sem<text:s/></text:span><text:span text:style-name="T55">–</text:span><text:span text:style-name="T56"><text:s/>do Jednoty dôchodcov okresu<text:s/></text:span><text:span text:style-name="T57">Žilina. Aby sme sa stret</text:span><text:span text:style-name="T58">ávali nielen z povinnosti, ale preto,<text:s/></text:span><text:span text:style-name="T59">že chceme. Aby sme spolu zaž</text:span><text:span text:style-name="T60">ívali chvíle radosti, smiechu, ale aj vzájomnej podpory, ke</text:span><text:span text:style-name="T61">ď ju najviac potrebujeme.</text:span></text:p>
      <text:p text:style-name="P1"><text:span text:style-name="T62">Zárove</text:span><text:span text:style-name="T63">ň však mus</text:span><text:span text:style-name="T64">íme by</text:span><text:span text:style-name="T65">ť aj odv</text:span><text:span text:style-name="T66">á</text:span><text:span text:style-name="T67">žni. Mus</text:span><text:span text:style-name="T68">íme vedie</text:span><text:span text:style-name="T69">ť zdvihn</text:span><text:span text:style-name="T70">ú</text:span><text:span text:style-name="T71">ť hlas, keď ide o d</text:span><text:span text:style-name="T72">ôstojnos</text:span><text:span text:style-name="T73">ť seniorov. Keď ide o naše pr</text:span><text:span text:style-name="T74">áva, na</text:span><text:span text:style-name="T75">še potreby, n</text:span><text:span text:style-name="T76">á</text:span><text:span text:style-name="T77">š každodenn</text:span><text:span text:style-name="T78">ý<text:s/></text:span><text:span text:style-name="T79">život. Pretože ak sa neozveme my, neurob</text:span><text:span text:style-name="T80">í to nikto za nás.</text:span></text:p>
      <text:p text:style-name="P1"><text:span text:style-name="T81">Mám za to,<text:s/></text:span><text:span text:style-name="T82">že JDS m</text:span><text:span text:style-name="T83">á by</text:span><text:span text:style-name="T84">ť hlavn</text:span><text:span text:style-name="T85">ým a oficiálnym partnerom<text:s text:c="2"/>pre vládu,<text:s/></text:span><text:span text:style-name="T86">št</text:span><text:span text:style-name="T87">átne in</text:span><text:span text:style-name="T88">štit</text:span><text:span text:style-name="T89">úcie a samosprávy za seniorov. V tomto zmysle budem aktívne spolupracova</text:span><text:span text:style-name="T90">ť s vyšš</text:span><text:span text:style-name="T91">ími organiza</text:span><text:span text:style-name="T92">čn</text:span><text:span text:style-name="T93">ými<text:s/></text:span><text:span text:style-name="T94">štrukt</text:span><text:span text:style-name="T95">úrami JDS.</text:span></text:p>
      <text:p text:style-name="P1"><text:span text:style-name="T96">Ja vám s</text:span><text:span text:style-name="T97">ľubujem, že budem st</text:span><text:span text:style-name="T98">á</text:span><text:span text:style-name="T99">ť pri v</text:span><text:span text:style-name="T100">ás. Budem vás po</text:span><text:span text:style-name="T101">č</text:span><text:span text:style-name="T102">úva</text:span><text:span text:style-name="T103">ť. Budem hľadať cesty ako veci meniť k lepšiemu.<text:s text:c="2"/>A budem robiť všetko pre to, aby naša organiz</text:span><text:span text:style-name="T104">ácia bola miestom kde sa budete cíti</text:span><text:span text:style-name="T105">ť dobre, bezpečne a s pocitom, že sem patr</text:span><text:span text:style-name="T106">íte.</text:span></text:p>
      <text:p text:style-name="P1"><text:span text:style-name="T107">Sám to nedoká</text:span><text:span text:style-name="T108">žem. Potrebujem v</text:span><text:span text:style-name="T109">ás. Va</text:span><text:span text:style-name="T110">šu energiu, vaše sk</text:span><text:span text:style-name="T111">úsenosti, va</text:span><text:span text:style-name="T112">še srdce. Každ</text:span><text:span text:style-name="T113">ý z vás je dôle</text:span><text:span text:style-name="T114">žit</text:span><text:span text:style-name="T115">ý. Ka</text:span><text:span text:style-name="T116">žd</text:span><text:span text:style-name="T117">ý z vás je sú</text:span><text:span text:style-name="T118">časťou tejto mozaiky, ktor</text:span><text:span text:style-name="T119">ú spolu tvoríme.</text:span></text:p>
      <text:p text:style-name="P1"><text:span text:style-name="T120">Po</text:span><text:span text:style-name="T121">ďme preto spoločne uk</text:span><text:span text:style-name="T122">áza</text:span><text:span text:style-name="T123">ť, že vek nie je prek</text:span><text:span text:style-name="T124">á</text:span><text:span text:style-name="T125">žkou, ale silou. Že aj dnes vieme byť akt</text:span><text:span text:style-name="T126">ívni, u</text:span><text:span text:style-name="T127">žitočn</text:span><text:span text:style-name="T128">í a najmä<text:s/></text:span><text:span text:style-name="T129">–</text:span><text:span text:style-name="T130"><text:s/></text:span><text:span text:style-name="T131">že vieme držať spolu.</text:span></text:p>
      <text:p text:style-name="P1"><text:span text:style-name="T132">Urobím v</text:span><text:span text:style-name="T133">šetko pre to, aby ste na svoje rozhodnutie zvoliť ma za predsedu mohli byť hrd</text:span><text:span text:style-name="T134">í.</text:span></text:p>
      <text:p text:style-name="P1"><text:span text:style-name="T135">Osobitne dovo</text:span><text:span text:style-name="T136">ľte ešte raz poďakovať odch</text:span><text:span text:style-name="T137">ádzajúcemu predsedovi Okresnej organizácie JDS p. Vladimírovi Ková</text:span><text:span text:style-name="T138">čovi, ktor</text:span><text:span text:style-name="T139">ému pod</text:span><text:span text:style-name="T140">ľa Stanov JD Slovenska udeľujeme doživotn</text:span><text:span text:style-name="T141">ý titul "</text:span><text:span text:style-name="T142">Čestn</text:span><text:span text:style-name="T143">ý predseda OO JDS<text:s/></text:span><text:span text:style-name="T144">Žilina (</text:span><text:span text:style-name="T145">po ukončen</text:span><text:span text:style-name="T146">í snemu bude prvé zasadnutie Rady OO JDS<text:s/></text:span><text:span text:style-name="T147">Žilina, kde tento n</text:span><text:span text:style-name="T148">ávrh predlo</text:span><text:span text:style-name="T149">ž</text:span><text:span text:style-name="T150">ím a predpokladám<text:s/></text:span><text:span text:style-name="T151">že bude jednomyseľne schv</text:span><text:span text:style-name="T152">álený).<text:s/></text:span><text:span text:style-name="T153"><text:s/>Zárove</text:span><text:span text:style-name="T154">ň chcem poďakovať aj odch</text:span><text:span text:style-name="T155">ádzajúcim funkcionárom Jednoty dôchodcov okresu<text:s/></text:span><text:span text:style-name="T156">Žilina p. Dolinajcovej Janke - hospod</text:span><text:span text:style-name="T157">árke OOJDS, a p. Junekovej Alene - tajomní</text:span><text:span text:style-name="T158">čke OO JDS,<text:s text:c="3"/>ako aj v</text:span><text:span text:style-name="T159">ám v</text:span><text:span text:style-name="T160">šetk</text:span><text:span text:style-name="T161">ým ktorí ste sa starali o chod OO a prispeli k dobrým výsledkom na</text:span><text:span text:style-name="T162">šej organiz</text:span><text:span text:style-name="T163">ácie. </text:span></text:p>
      <text:p text:style-name="P1"><text:span text:style-name="T164">Ďakujem</text:span><text:span text:style-name="T165"><text:s/>aj v</text:span><text:span text:style-name="T166">šetk</text:span><text:span text:style-name="T167">ým Vám, ktorí ste sa podie</text:span><text:span text:style-name="T168">ľali na pr</text:span><text:span text:style-name="T169">íprave snemu a<text:s text:c="2"/>zorganizovali ste ho.</text:span></text:p>
      <text:p text:style-name="P1"><text:span text:style-name="T170">Moje prvé priority budú smerova</text:span><text:span text:style-name="T171">ť k nastaveniu spolupr</text:span><text:span text:style-name="T172">áce<text:s/></text:span><text:span text:style-name="T173">členov Rady Okresnej organiz</text:span><text:span text:style-name="T174">ácie<text:s text:c="2"/>a Predsedníctva okresnej organizácie JDS v okrese<text:s text:c="2"/></text:span><text:span text:style-name="T175">Žilina.<text:s text:c="2"/>Za veľmi d</text:span><text:span text:style-name="T176">ôle</text:span><text:span text:style-name="T177">žit</text:span><text:span text:style-name="T178">é pokladám vybudovanie informa</text:span><text:span text:style-name="T179">čnej z</text:span><text:span text:style-name="T180">ákladne dostupnej v</text:span><text:span text:style-name="T181">šetk</text:span><text:span text:style-name="T182">ým<text:s/></text:span><text:span text:style-name="T183">členom JDS okresu, ale aj d</text:span><text:span text:style-name="T184">ôchodcom ktorí nie sú zatia</text:span><text:span text:style-name="T185">ľ začlenen</text:span><text:span text:style-name="T186">í do na</text:span><text:span text:style-name="T187">šej organiz</text:span><text:span text:style-name="T188">áza</text:span><text:span text:style-name="T189">čnej štrukt</text:span><text:span text:style-name="T190">úry. Mám na mysli vytvorenie a nastavenie preh</text:span><text:span text:style-name="T191">ľadnej a dostupnej web str</text:span><text:span text:style-name="T192">ánky JDS okresu<text:s/></text:span><text:span text:style-name="T193">Žilina s cieľom pritiahnuť ďalš</text:span><text:span text:style-name="T194">ích neregistrovaných dôchodcov do na</text:span><text:span text:style-name="T195">šich radov zauj</text:span><text:span text:style-name="T196">ímavými akciami.</text:span></text:p>
      <text:p text:style-name="P1"><text:span text:style-name="T197">Realizáciu schváleného plánu<text:s/></text:span><text:span text:style-name="T198">činnosti samozrejme poklad</text:span><text:span text:style-name="T199">ám za povinnos</text:span><text:span text:style-name="T200">ť.</text:span></text:p>
      <text:p text:style-name="P1"><text:span text:style-name="T201">Mám viac tipov<text:s/></text:span><text:span text:style-name="T202">ďaš</text:span><text:span text:style-name="T203">ích nových spolo</text:span><text:span text:style-name="T204">čensk</text:span><text:span text:style-name="T205">ých aktivít JDS v rámci okresu, ktoré v</text:span><text:span text:style-name="T206">šak chcem najprv prerokovať v našich novovytvoren</text:span><text:span text:style-name="T207">ých orgánoch</text:span><text:span text:style-name="T208">.<text:s text:c="2"/>(sú</text:span><text:span text:style-name="T209">ťaž vo varen</text:span><text:span text:style-name="T210">í gu</text:span><text:span text:style-name="T211">ľ</text:span><text:span text:style-name="T212">á</text:span><text:span text:style-name="T213">šu, ples JDS, šachov</text:span><text:span text:style-name="T214">ý turnaj, výlety a pobyty organizované pre celú<text:s/></text:span><text:span text:style-name="T215">člensk</text:span><text:span text:style-name="T216">ú základ</text:span><text:span text:style-name="T217">ňu z<text:s/></text:span><text:span text:style-name="T218">úrovne okresu).</text:span></text:p>
      <text:p text:style-name="P1"><text:span text:style-name="T219">Novozvoleným<text:s/></text:span><text:span text:style-name="T220">členom rady a predsedn</text:span><text:span text:style-name="T221">íctva okresnej organizácie JDS<text:s/></text:span><text:span text:style-name="T222">Žilina prajem dobr</text:span><text:span text:style-name="T223">ú spoluprácu, ve</text:span><text:span text:style-name="T224">ľa<text:s/></text:span><text:span text:style-name="T225">úspe</text:span><text:span text:style-name="T226">šn</text:span><text:span text:style-name="T227">ých krokov, ve</text:span><text:span text:style-name="T228">ľa dobr</text:span><text:span text:style-name="T229">ých rozhodnutí, trpezlivos</text:span><text:span text:style-name="T230">ť, pevn</text:span><text:span text:style-name="T231">é nervy, pochopenie, empatiu a ve</text:span><text:span text:style-name="T232">ľa el</text:span><text:span text:style-name="T233">ánu do<text:s/></text:span><text:span text:style-name="T234">ďalšej pr</text:span><text:span text:style-name="T235">áce.</text:span></text:p>
      <text:p text:style-name="P1"><text:span text:style-name="T236">Ďakujem ešte raz za d</text:span><text:span text:style-name="T237">ôveru,<text:s/></text:span><text:span text:style-name="T238">ďakujem v</text:span><text:span text:style-name="T239">ám za pozornos</text:span><text:span text:style-name="T240">ť,<text:s text:c="2"/>a prajem všetk</text:span><text:span text:style-name="T241">ým pevné zdravie,<text:s/></text:span><text:span text:style-name="T242">životn</text:span><text:span text:style-name="T243">ý elán, pohodu a spokojnos</text:span><text:span text:style-name="T244">ť v rodin</text:span><text:span text:style-name="T245">ách aj v osobnom<text:s/></text:span><text:span text:style-name="T246">živote. Nech sa n</text:span><text:span text:style-name="T247">ám spolo</text:span><text:span text:style-name="T248">čne ďalej dar</text:span><text:span text:style-name="T249">í.</text:span></text:p>
      <text:p text:style-name="P1"><text:span text:style-name="T249"/></text:p>
      <text:p text:style-name="P1"><text:span text:style-name="T249"/></text:p>
      <text:p text:style-name="P1"><text:span text:style-name="T250">Predsedníctvo okresnej organizácie JDS<text:s/></text:span><text:span text:style-name="T251">Žilina</text:span></text:p>
      <text:p text:style-name="P2"><text:span text:style-name="T252">Predseda Rady<text:s text:c="35"/>Ing. Milan Debnár</text:span></text:p>
      <text:p text:style-name="P2"><text:span text:style-name="T252">Podpredseda rady<text:s text:c="30"/>Al</text:span><text:span text:style-name="T253">žbeta V</text:span><text:span text:style-name="T254">ítová</text:span></text:p>
      <text:p text:style-name="P2"><text:span text:style-name="T255">Tajomník<text:s text:c="45"/>Viera Gocálová </text:span></text:p>
      <text:p text:style-name="P2"><text:span text:style-name="T255">Hospodár<text:s text:c="44"/>Daniela Hodasová<text:s text:c="8"/></text:span></text:p>
      <text:p text:style-name="P2"><text:span text:style-name="T256">Člen rady<text:s text:c="44"/>JUDr. Anna Švachov</text:span><text:span text:style-name="T257">á</text:span></text:p>
      <text:p text:style-name="P2"><text:span text:style-name="T258">Člen rady pre informatiku<text:s text:c="17"/>Lubom</text:span><text:span text:style-name="T259">ír Kapusta </text:span></text:p>
      <text:p text:style-name="P2"><text:span text:style-name="T260">Člen rady pre k</text:span><text:span text:style-name="T261">úpe</text:span><text:span text:style-name="T262">ľn</text:span><text:span text:style-name="T263">ú lie</text:span><text:span text:style-name="T264">čbu<text:s text:c="11"/>M</text:span><text:span text:style-name="T265">ária Mon</text:span><text:span text:style-name="T266">čekov</text:span><text:span text:style-name="T267">á</text:span></text:p>
      <text:p text:style-name="P2"><text:span text:style-name="T268">Člen rady pre kult</text:span><text:span text:style-name="T269">úru<text:s text:c="24"/>Ján Tulec</text:span></text:p>
      <text:p text:style-name="P3"><text:span text:style-name="T270"/></text:p>
      <text:p text:style-name="P3"><text:span text:style-name="T270">Revízna komisia:</text:span></text:p>
      <text:p text:style-name="P4"><text:span text:style-name="T270">predseda RK<text:s text:c="39"/>Helena Janotová </text:span></text:p>
      <text:p text:style-name="P4"><text:span text:style-name="T271">člen<text:s text:c="54"/>Ing. Alena Melzerov</text:span><text:span text:style-name="T272">á</text:span></text:p>
      <text:p text:style-name="P4"><text:span text:style-name="T273">člen<text:s text:c="54"/>Ing. Anna Solensk</text:span><text:span text:style-name="T274">á</text:span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  <text:p text:style-name="P5"><text:span text:style-name="T275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